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style:page-number="auto"/>
      <style:text-properties style:font-name="Calibri1" fo:font-size="11pt" fo:font-weight="bold" style:font-name-asian="Times New Roman" style:font-size-asian="11pt" style:font-weight-asian="bold" style:font-name-complex="Arial1" style:font-size-complex="11pt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libri1" fo:font-size="11pt" fo:font-weight="bold" style:font-name-asian="Times New Roman" style:font-size-asian="11pt" style:font-weight-asian="bold" style:font-name-complex="Arial1" style:font-size-complex="11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Calibri1" fo:font-size="11pt" style:font-name-asian="Times New Roman" style:font-size-asian="11pt" style:font-name-complex="Arial1" style:font-size-complex="11p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Calibri1" fo:font-size="11pt" style:font-size-asian="11pt" style:font-size-complex="11pt"/>
    </style:style>
    <style:style style:name="P5" style:family="paragraph" style:parent-style-name="Standard">
      <style:paragraph-properties fo:line-height="100%" fo:text-align="justify" style:justify-single-word="false"/>
      <style:text-properties style:font-name="Calibri1" fo:font-size="11pt" officeooo:rsid="001b1a3a" officeooo:paragraph-rsid="001b1a3a" style:font-name-asian="Times New Roman" style:font-size-asian="11pt" style:font-name-complex="Arial1" style:font-size-complex="11pt"/>
    </style:style>
    <style:style style:name="P6" style:family="paragraph" style:parent-style-name="Standard">
      <style:paragraph-properties fo:line-height="200%" fo:text-align="justify" style:justify-single-word="false"/>
      <style:text-properties style:font-name="Calibri1" fo:font-size="11pt" style:font-name-asian="Times New Roman" style:font-size-asian="11pt" style:font-name-complex="Arial1" style:font-size-complex="11pt"/>
    </style:style>
    <style:style style:name="P7" style:family="paragraph" style:parent-style-name="Standard">
      <style:paragraph-properties fo:line-height="150%" fo:text-align="justify" style:justify-single-word="false"/>
      <style:text-properties style:font-name="Calibri1" fo:font-size="11pt" style:font-size-asian="11pt" style:font-size-complex="11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libri1" fo:font-size="11pt" style:font-size-asian="11pt" style:font-size-complex="11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libri1" fo:font-size="11pt" style:font-name-asian="Times New Roman" style:font-size-asian="11pt" style:font-name-complex="Arial1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Calibri1" fo:font-size="8pt" style:font-size-asian="8pt" style:font-size-complex="8pt"/>
    </style:style>
    <style:style style:name="T1" style:family="text">
      <style:text-properties style:font-name-asian="Times New Roman" style:font-name-complex="Arial1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-asian="Arial1" style:font-name-complex="Arial1"/>
    </style:style>
    <style:style style:name="T4" style:family="text">
      <style:text-properties officeooo:rsid="001cbfc8"/>
    </style:style>
    <style:style style:name="T5" style:family="text">
      <style:text-properties style:font-name-complex="Arial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ŚWIADCZENIE</text:p>
      <text:p text:style-name="P2"/>
      <text:p text:style-name="P3">Ja niżej podpisany/a</text:p>
      <text:p text:style-name="P3">…………………………………………………………………………………………………………………………………………………………….</text:p>
      <text:p text:style-name="P3">Zamieszkały/a </text:p>
      <text:p text:style-name="P4"><text:span text:style-name="T1">Miejscowość……………………………………………….. ulica ………………………………………...…………………………………..</text:span></text:p>
      <text:p text:style-name="P3">Nr domu………………… kod pocztowy……………………………………………………………………………………………………..</text:p>
      <text:p text:style-name="P3">Seria i nr dowodu osobistego ………………………………….PESEL………………………………………………………………...</text:p>
      <text:p text:style-name="P3">pouczony o odpowiedzialności karnej z art. 233 § 1 kk. za składanie fałszywych zeznań, składam stosownie do art. 75 § 2 kpa oświadczenie następującej treści:</text:p>
      <text:p text:style-name="P5">Oświadczam, że <text:span text:style-name="T2">posiadam / nie posiadam</text:span> gospodarstwo rolne na terenie Gminy Lelis, <text:line-break/>o powierzchni………………………...hektary przeliczeniowe………………………………………</text:p>
      <text:p text:style-name="P5">Oświadczam również, że <text:span text:style-name="T2">posiadam / nie posiadam </text:span>gospodarstwo rolne na terenie innej gminy o powierzchni………………….hektary przeliczeniowe……………………………………………….</text:p>
      <text:p text:style-name="P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P7"><text:span text:style-name="T1">Miejscowość, data ……………………………………… <text:s text:c="30"/></text:span></text:p>
      <text:p text:style-name="P8"><text:span text:style-name="T3"><text:s text:c="105"/></text:span><text:span text:style-name="T1">…………………………….....................................</text:span></text:p>
      <text:p text:style-name="P8"><text:span text:style-name="T1"><text:tab/><text:tab/><text:tab/><text:tab/><text:tab/><text:tab/><text:tab/> <text:s text:c="8"/>Podpis osoby składającej oświadczenie</text:span></text:p>
      <text:p text:style-name="P9">…………………………………..….</text:p>
      <text:p text:style-name="P9"><text:span text:style-name="T4">P</text:span>odpis osoby przyjmującej oświadczenie</text:p>
      <text:p text:style-name="P9"/>
      <text:p text:style-name="P9"/>
      <text:p text:style-name="P10"><text:span text:style-name="T1">Art. 233 § 1 kk.</text:span><text:span text:style-name="T5"> „</text:span><text:span text:style-name="T1">Kto, składając zeznanie mające służyć za dowód w postępowaniu sądowym lub w innym postępowaniu prowadzonym na podstawie ustawy, zeznaje nieprawdę lub zataja prawdę, podlega karze pozbawienia wolności od 6 miesięcy do lat 8</text:span><text:span text:style-name="T5">”</text:span><text:span text:style-name="T1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NSimSun" style:font-family-asian="NSimSun" style:font-family-generic-asian="system" style:font-pitch-asian="variable" style:font-size-asian="11pt" style:language-asian="pl" style:country-asian="PL" style:font-name-complex="Arial2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/>
    <style:style style:name="Heading_20_2" style:display-name="Heading 2" style:family="paragraph" style:parent-style-name="Heading" style:next-style-name="Text_20_body" style:default-outline-level="2" style:class="chapter"/>
    <style:style style:name="Heading_20_3" style:display-name="Heading 3" style:family="paragraph" style:parent-style-name="Heading" style:next-style-name="Text_20_body" style:default-outline-level="3" style:class="chapter"/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Quotations" style:family="paragraph" style:parent-style-name="Standard" style:class="html"/>
    <style:style style:name="Title" style:family="paragraph" style:parent-style-name="Heading" style:next-style-name="Text_20_body" style:class="chapter"/>
    <style:style style:name="Subtitle" style:family="paragraph" style:parent-style-name="Heading" style:next-style-name="Text_20_body" style:class="chapter"/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6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4-07T11:10:00</meta:creation-date>
    <dc:date>2026-08-04T10:35:39.848797600</dc:date>
    <meta:print-date>2026-08-04T10:10:24.546677300</meta:print-date>
    <meta:editing-cycles>18</meta:editing-cycles>
    <meta:editing-duration>PT1H42M34S</meta:editing-duration>
    <meta:generator>LibreOffice/26.2.1.2$Windows_X86_64 LibreOffice_project/620$Build-2</meta:generator>
    <meta:document-statistic meta:table-count="0" meta:image-count="0" meta:object-count="0" meta:page-count="1" meta:paragraph-count="17" meta:word-count="127" meta:character-count="1871" meta:non-whitespace-character-count="160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