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text-properties style:font-name="Calibri" fo:font-size="11pt" officeooo:paragraph-rsid="000fe8a8" style:font-size-asian="11pt" style:font-size-complex="11pt"/>
    </style:style>
    <style:style style:name="P2" style:family="paragraph" style:parent-style-name="Text_20_body">
      <style:paragraph-properties fo:text-align="center" style:justify-single-word="false"/>
      <style:text-properties style:font-name="Calibri" fo:font-size="11pt" fo:font-weight="bold" officeooo:paragraph-rsid="000fe8a8" style:font-size-asian="11pt" style:font-weight-asian="bold" style:font-size-complex="11pt" style:font-weight-complex="bold"/>
    </style:style>
    <style:style style:name="P3" style:family="paragraph" style:parent-style-name="Text_20_body">
      <style:paragraph-properties fo:text-align="center" style:justify-single-word="false"/>
      <style:text-properties style:font-name="Calibri" fo:font-size="11pt" officeooo:paragraph-rsid="000fe8a8" style:font-size-asian="11pt" style:font-size-complex="11pt"/>
    </style:style>
    <style:style style:name="P4" style:family="paragraph" style:parent-style-name="Text_20_body" style:list-style-name="L1">
      <style:paragraph-properties fo:text-align="justify" style:justify-single-word="false"/>
      <style:text-properties style:font-name="Calibri" fo:font-size="11pt" officeooo:paragraph-rsid="000fe8a8" style:font-size-asian="11pt" style:font-size-complex="11pt"/>
    </style:style>
    <style:style style:name="P5" style:family="paragraph" style:parent-style-name="Text_20_body" style:list-style-name="L1">
      <style:paragraph-properties fo:text-align="center" style:justify-single-word="false"/>
      <style:text-properties style:text-position="0% 100%" style:font-name="Calibri" fo:font-size="11pt" officeooo:paragraph-rsid="000fe8a8" style:font-size-asian="11pt" style:font-size-complex="11pt"/>
    </style:style>
    <style:style style:name="P6" style:family="paragraph" style:parent-style-name="Text_20_body" style:list-style-name="L1">
      <style:paragraph-properties fo:text-align="center" style:justify-single-word="false"/>
      <style:text-properties style:font-name="Calibri" fo:font-size="11pt" officeooo:paragraph-rsid="000fe8a8" style:font-size-asian="11pt" style:font-size-complex="11pt"/>
    </style:style>
    <style:style style:name="P7" style:family="paragraph" style:parent-style-name="Text_20_body" style:list-style-name="L1">
      <style:text-properties style:font-name="Calibri" fo:font-size="11pt" officeooo:paragraph-rsid="000fe8a8" style:font-size-asian="11pt" style:font-size-complex="11pt"/>
    </style:style>
    <style:style style:name="P8" style:family="paragraph" style:parent-style-name="Text_20_body">
      <style:paragraph-properties fo:text-align="right" style:justify-single-word="false"/>
      <style:text-properties style:font-name="Calibri" fo:font-size="11pt" officeooo:paragraph-rsid="000fe8a8" style:font-size-asian="11pt" style:font-size-complex="11pt"/>
    </style:style>
    <style:style style:name="P9" style:family="paragraph" style:parent-style-name="Text_20_body">
      <style:paragraph-properties fo:text-align="left" style:justify-single-word="false"/>
      <style:text-properties style:font-name="Calibri" fo:font-size="11pt" officeooo:paragraph-rsid="000fe8a8" style:font-size-asian="11pt" style:font-size-complex="11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00fe8a8"/>
    </style:style>
    <style:style style:name="T4" style:family="text">
      <style:text-properties officeooo:rsid="0011b64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………………………………………. </text:p>
      <text:p text:style-name="P1">Nr sprawy </text:p>
      <text:p text:style-name="P2">OŚWIADCZENIE </text:p>
      <text:p text:style-name="P2">O UZYSKANIU JEDNORAZOWEGO DOCHODU, </text:p>
      <text:p text:style-name="P3">o którym mowa w art. 8 ust. 11 i 12 ustawy o pomocy społecznej </text:p>
      <text:p text:style-name="P3"/>
      <text:p text:style-name="P1">Ja, niżej podpisana/a …………………………….……….……..…….pesel…………………………………………………………………….</text:p>
      <text:p text:style-name="P1">Zamieszkała/y………………….……………………………………………………………………… ………………………………………………….</text:p>
      <text:p text:style-name="P1">oświadczam, że ja*/ członkowie mojej rodziny*</text:p>
      <text:list text:style-name="L1">
        <text:list-item>
          <text:p text:style-name="P4">W ciągu 12 miesięcy poprzedzających miesiąc złożenia wniosku lub w okresie pobierania świadczenia z pomocy społecznej <text:span text:style-name="T1">uzyskali* / nie uzyskali*</text:span> dochód jednorazowy przekraczający pięciokrotnie kwotę kryterium dochodowego osoby samotnie <text:span text:style-name="T1">gospodarującej*/rodziny*</text:span>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</text:p>
          <text:p text:style-name="P5">(kto, kiedy, w jakiej kwocie)</text:p>
        </text:list-item>
        <text:list-item>
          <text:p text:style-name="P4">W ciągu 12 miesięcy poprzedzających miesiąc złożenia wniosku lub w okresie pobierania świadczenia z pomocy społecznej <text:span text:style-name="T1">uzyskali* / nie uzyskali*</text:span> dochód jednorazowy należny za dany okres ………………………………………………………………………………………………………………………………………………</text:p>
          <text:p text:style-name="P4">………………………………………………………………………………………………………………………………………………………... </text:p>
          <text:p text:style-name="P6">(kto, kiedy, ,za jaki okres, w jakiej kwocie) </text:p>
          <text:p text:style-name="P7"/>
          <text:p text:style-name="P7"><text:span text:style-name="T2">JESTEM ŚWIADOMA/Y ODPOWIEDZIALNOŚCI KARNEJ ZA ZŁOŻENIE FAŁSZYWEGO OŚWIADCZENIA</text:span> </text:p>
          <text:p text:style-name="P7">………………………….. ……………………………… </text:p>
          <text:p text:style-name="P7">(miejscowość, data) (podpis) </text:p>
        </text:list-item>
      </text:list>
      <text:p text:style-name="P8">……………………………………… </text:p>
      <text:p text:style-name="P8">(osoba przyjmująca oświadczenie</text:p>
      <text:p text:style-name="P9"><text:s/><text:span text:style-name="T3">* </text:span><text:span text:style-name="T4">niewłaściwe skreślić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4T11:50:00.250584600</meta:creation-date>
    <dc:date>2026-08-04T12:08:23.041145300</dc:date>
    <meta:editing-duration>PT2M19S</meta:editing-duration>
    <meta:editing-cycles>2</meta:editing-cycles>
    <meta:generator>LibreOffice/26.2.1.2$Windows_X86_64 LibreOffice_project/620$Build-2</meta:generator>
    <meta:document-statistic meta:table-count="0" meta:image-count="0" meta:object-count="0" meta:page-count="1" meta:paragraph-count="19" meta:word-count="128" meta:character-count="1290" meta:non-whitespace-character-count="1171"/>
  </office:meta>
</office:document-meta>
</file>